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 style:master-page-name="MP0">
      <style:paragraph-properties fo:text-align="end" style:justify-single-word="false" style:page-number="auto" fo:break-before="page"/>
    </style:style>
    <style:style style:name="P3" style:family="paragraph" style:parent-style-name="Standard">
      <style:text-properties officeooo:paragraph-rsid="000ec08c"/>
    </style:style>
    <style:style style:name="P4" style:family="paragraph" style:parent-style-name="Standard">
      <style:text-properties officeooo:paragraph-rsid="000f0ce8"/>
    </style:style>
    <style:style style:name="P5" style:family="paragraph" style:parent-style-name="Standard">
      <style:text-properties officeooo:paragraph-rsid="00109108"/>
    </style:style>
    <style:style style:name="P6" style:family="paragraph" style:parent-style-name="Standard">
      <style:text-properties officeooo:paragraph-rsid="00121306"/>
    </style:style>
    <style:style style:name="P7" style:family="paragraph" style:parent-style-name="Standard">
      <style:text-properties officeooo:rsid="00121306" officeooo:paragraph-rsid="00121306"/>
    </style:style>
    <style:style style:name="P8" style:family="paragraph" style:parent-style-name="Standard">
      <style:text-properties fo:font-size="28pt" style:font-size-asian="28pt" style:font-size-complex="28pt"/>
    </style:style>
    <style:style style:name="P9" style:family="paragraph">
      <style:paragraph-properties fo:text-align="start"/>
    </style:style>
    <style:style style:name="T1" style:family="text">
      <style:text-properties officeooo:rsid="000ec08c"/>
    </style:style>
    <style:style style:name="T2" style:family="text">
      <style:text-properties officeooo:rsid="000f0ce8"/>
    </style:style>
    <style:style style:name="T3" style:family="text">
      <style:text-properties officeooo:rsid="00109108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f0ce8" style:font-weight-asian="bold" style:font-weight-complex="bold"/>
    </style:style>
    <style:style style:name="T6" style:family="text">
      <style:text-properties fo:font-weight="bold" officeooo:rsid="00109108" style:font-weight-asian="bold" style:font-weight-complex="bold"/>
    </style:style>
    <style:style style:name="T7" style:family="text">
      <style:text-properties fo:font-weight="bold" officeooo:rsid="00121306" style:font-weight-asian="bold" style:font-weight-complex="bold"/>
    </style:style>
    <style:style style:name="T8" style:family="text">
      <style:text-properties officeooo:rsid="00121306"/>
    </style:style>
    <style:style style:name="T9" style:family="text">
      <style:text-properties officeooo:rsid="0014a399"/>
    </style:style>
    <style:style style:name="T10" style:family="text">
      <style:text-properties officeooo:rsid="0015d5d4"/>
    </style:style>
    <style:style style:name="gr1" style:family="graphic">
      <style:graphic-properties draw:textarea-vertical-align="middle" style:wrap="run-through" style:number-wrapped-paragraphs="no-limit" style:vertical-pos="from-top" style:horizontal-pos="from-left" style:horizontal-rel="paragraph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lla di controllo 1" form:control-implementation="ooo:com.sun.star.form.component.CheckBox" xml:id="control1" form:id="control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" form:id="control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" form:id="control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Alla <text:span text:style-name="T10">C.A.</text:span> della </text:p>
      <text:p text:style-name="P1">PREFETTURA di ___________</text:p>
      <text:p text:style-name="Standard"/>
      <text:p text:style-name="Standard"/>
      <text:p text:style-name="P8">Dichiarazione</text:p>
      <text:p text:style-name="Standard"/>
      <text:p text:style-name="Standard"/>
      <text:p text:style-name="Standard"/>
      <text:p text:style-name="Standard"><text:span text:style-name="T1">Il/la sottoscritto/a</text:span> ____________ _____________ <text:s/>nat<text:span text:style-name="T1">o/</text:span>a a ___________ (__) <text:s/>il __.__.____,</text:p>
      <text:p text:style-name="Standard"/>
      <text:p text:style-name="Standard">residente <text:span text:style-name="T1">in _________ (__)</text:span> <text:s/>in Via ______, <text:span text:style-name="T1">n.</text:span>__, C.F. __________________,</text:p>
      <text:p text:style-name="Standard"/>
      <text:p text:style-name="P3">dichiara di traslocare </text:p>
      <text:p text:style-name="P3"/>
      <text:p text:style-name="P3">da ___________, Via ___________, __</text:p>
      <text:p text:style-name="Standard"/>
      <text:p text:style-name="P3">a ______________, Via __________, __ <text:s text:c="2"/></text:p>
      <text:p text:style-name="P3"/>
      <text:p text:style-name="P3">nei giorni <text:s/>__ <text:span text:style-name="T1">e </text:span>__ <text:span text:style-name="T9">aprile</text:span> 2020,</text:p>
      <text:p text:style-name="Standard"/>
      <text:p text:style-name="P4"><text:span text:style-name="T2">nell’evenienza di:</text:span> </text:p>
      <text:p text:style-name="P4"/>
      <text:p text:style-name="P4"><draw:control text:anchor-type="as-char" svg:y="-0.469cm" draw:z-index="0" draw:name="Forma1" draw:style-name="gr1" draw:text-style-name="P9" svg:width="0.401cm" svg:height="0.698cm" draw:control="control1"/><text:s/>vendita della casa di attuale residenza il giorno __.__.____ a seguito di stipula di Preliminare (Rogito previsto per il giorno __.__.____, <text:span text:style-name="T2">altri riferimenti____________________________</text:span>) </text:p>
      <text:p text:style-name="Standard"/>
      <text:p text:style-name="P4"><draw:control text:anchor-type="as-char" svg:y="-0.469cm" draw:z-index="1" draw:name="Forma1" draw:style-name="gr1" draw:text-style-name="P9" svg:width="0.401cm" svg:height="0.698cm" draw:control="control2"/><text:s/><text:span text:style-name="T2">scadenza del contratto di locazione della residenza attuale il giorno __.__.____, </text:span></text:p>
      <text:p text:style-name="P4"><text:span text:style-name="T2">altri riferimenti (data stipula, registrazione presso): _____________________</text:span></text:p>
      <text:p text:style-name="Standard"/>
      <text:p text:style-name="P5"><draw:control text:anchor-type="as-char" svg:y="-0.469cm" draw:z-index="2" draw:name="Forma1" draw:style-name="gr1" draw:text-style-name="P9" svg:width="0.401cm" svg:height="0.698cm" draw:control="control3"/><text:s/><text:span text:style-name="T3">altro (specificare)__________________________________________________________</text:span></text:p>
      <text:p text:style-name="P5"/>
      <text:p text:style-name="P6"><text:span text:style-name="T8">ai sensi del DPCM 22 marzo 2020 e allegato, e Decreto 25 marzo 2020 e allegato,</text:span></text:p>
      <text:p text:style-name="Standard"/>
      <text:p text:style-name="Standard">- <text:span text:style-name="T8">di essere in condizione di inderogabile necessità, ovvero </text:span><text:span text:style-name="T6">u</text:span><text:span text:style-name="T7">rgenza</text:span><text:span text:style-name="T4"> di trasferire la residenza </text:span><text:span text:style-name="T5">nella nuova abitazione</text:span>, </text:p>
      <text:p text:style-name="Standard"/>
      <text:p text:style-name="P5">- <text:span text:style-name="T8">di aver incaricato, per il compimento del trasloco, </text:span>la ditta di Traslochi EQUIPE SRL, Partita IVA 00520370313, <text:span text:style-name="T3">Albo Autotrasportatori. GO/3151064/F,</text:span> codice ATECO 49</text:p>
      <text:p text:style-name="Standard"/>
      <text:p text:style-name="Standard">Per qualsiasi chiarimento <text:span text:style-name="T8">il/</text:span>la sottoscritt<text:span text:style-name="T8">o/</text:span>a può essere contattat<text:span text:style-name="T8">o/</text:span>a al numero <text:span text:style-name="T8">+39 ___ _______</text:span>,</text:p>
      <text:p text:style-name="P6"><text:span text:style-name="T8">La suddetta Ditta di Traslochi può essere contattata al numero: +39</text:span> 348 6421523</text:p>
      <text:p text:style-name="Standard"/>
      <text:p text:style-name="Standard"/>
      <text:p text:style-name="Standard"/>
      <text:p text:style-name="Standard">_____________, __________</text:p>
      <text:p text:style-name="P7">Luogo e data</text:p>
      <text:p text:style-name="Standard"><text:tab/><text:tab/><text:tab/><text:tab/><text:tab/><text:tab/><text:tab/><text:tab/><text:tab/>________________________</text:p>
      <text:p text:style-name="Standard"><text:tab/><text:tab/><text:tab/><text:tab/><text:tab/><text:tab/><text:tab/><text:tab/><text:tab/><text:span text:style-name="T8">Nome, cognome, firma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fo:text-shadow="none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fo:text-shadow="none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5.2$Windows_X86_64 LibreOffice_project/dd0751754f11728f69b42ee2af66670068624673</meta:generator>
    <meta:initial-creator>carla</meta:initial-creator>
    <meta:creation-date>2020-04-06T14:23:00Z</meta:creation-date>
    <dc:date>2020-04-09T23:10:15.158000000</dc:date>
    <meta:editing-cycles>6</meta:editing-cycles>
    <meta:editing-duration>PT11M28S</meta:editing-duration>
    <meta:document-statistic meta:table-count="0" meta:image-count="0" meta:object-count="0" meta:page-count="1" meta:paragraph-count="23" meta:word-count="184" meta:character-count="1431" meta:non-whitespace-character-count="1236"/>
    <meta:template xlink:type="simple" xlink:actuate="onRequest" xlink:title="" xlink:href="../Dichiarazione%20alla%20Prefettura%206.04.2020.odt/Normal"/>
  </office:meta>
</office:document-meta>
</file>